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text-properties fo:color="#000000"/>
    </style:style>
    <style:style style:name="P3" style:family="paragraph" style:parent-style-name="Text_20_body">
      <style:paragraph-properties fo:text-align="center" style:justify-single-word="false"/>
      <style:text-properties fo:color="#000000"/>
    </style:style>
    <style:style style:name="P4" style:family="paragraph" style:parent-style-name="Text_20_body">
      <style:paragraph-properties fo:text-align="end" style:justify-single-word="false"/>
      <style:text-properties fo:color="#000000"/>
    </style:style>
    <style:style style:name="P5" style:family="paragraph" style:parent-style-name="Text_20_body">
      <style:paragraph-properties fo:text-align="justify" style:justify-single-word="false"/>
      <style:text-properties fo:color="#000000"/>
    </style:style>
    <style:style style:name="P6" style:family="paragraph" style:parent-style-name="Text_20_body">
      <style:paragraph-properties fo:text-align="justify" style:justify-single-word="false"/>
    </style:style>
    <style:style style:name="T1" style:family="text">
      <style:text-properties fo:color="#00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trong_20_Emphasis"><text:span text:style-name="T1">BURMISTRZ MIASTA I GMINY MIĘDZYBÓRZ</text:span></text:span></text:p>
      <text:p text:style-name="P3">informuje, że</text:p>
      <text:p text:style-name="P1"><text:span text:style-name="Strong_20_Emphasis"><text:span text:style-name="T1">WNIOSKI NA STYPENDIUM SZKOLNE</text:span></text:span></text:p>
      <text:p text:style-name="P1"><text:span text:style-name="Strong_20_Emphasis"><text:span text:style-name="T1">należy składać od dnia 1 do 15 września 2026 roku</text:span></text:span></text:p>
      <text:p text:style-name="P3">w Miejsko-Gminnym Ośrodku Pomocy Społecznej w Międzyborzu, pokój nr 5 / parter.</text:p>
      <text:p text:style-name="P2">Formularze wniosków są dostępne w pokoju nr 5/parter oraz na stronie www.bip.miedzyborz.pl, www.miedzyborz.pl</text:p>
      <text:p text:style-name="P4">Burmistrz Miasta i Gminy Międzybórz</text:p>
      <text:p text:style-name="P4"> /-/ Paweł Adamczyk</text:p>
      <text:p text:style-name="Horizontal_20_Line"/>
      <text:p text:style-name="P1"><text:span text:style-name="Strong_20_Emphasis"><text:span text:style-name="T1">Stypendia szkolne</text:span></text:span></text:p>
      <text:p text:style-name="P1"><text:span text:style-name="Strong_20_Emphasis"><text:span text:style-name="T1">INFORMACJE DOTYCZĄCE STYPENDIUM SZKOLNEGO </text:span></text:span><text:line-break/><text:span text:style-name="Strong_20_Emphasis"><text:span text:style-name="T1">na rok szkolny 2026/2027</text:span></text:span></text:p>
      <text:p text:style-name="P5">Zgodnie z Uchwałą Nr XLII/260/06 Rady Miejskiej w Międzyborzu z dnia 29 maja 2006 r. zmienionej uchwałą Nr XIX/100/2012 Rady Miejskiej w Międzyborzu z dnia 30 lipca 2012r. w sprawie regulaminu udzielania pomocy materialnej o charakterze socjalnym dla uczniów zamieszkałych na terenie gminy Międzybórz (Dz. Urz. Województwa Dolnośląskiego poz. 2975 z dnia 24 sierpnia 2012r.), zmienioną uchwałą nr XX/143/2020 Rady Miejskiej w Międzyborzu z dnia 17 września 2020 r.   w sprawie regulaminu udzielania pomocy materialnej o charakterze socjalnym dla uczniów zamieszkałych na terenie gminy Międzybórz (Dz. Urz. Województwa Dolnośląskiego). </text:p>
      <text:p text:style-name="P5">Termin składania wniosków o przyznanie stypendium szkolnego na rok szkolny 2026/2027 jest terminach: </text:p>
      <text:p text:style-name="P6"><text:span text:style-name="Strong_20_Emphasis"><text:span text:style-name="T1">- od 1 do 15 września 2026 r.</text:span></text:span></text:p>
      <text:p text:style-name="P6"><text:span text:style-name="Strong_20_Emphasis"><text:span text:style-name="T1">- do 15 października 2026 r. </text:span></text:span><text:span text:style-name="T1">w przypadku słuchaczy kolegiów pracowników służb społecznych. </text:span></text:p>
      <text:p text:style-name="P5">Wnioski można pobierać w Miejsko-Gminnym Ośrodku Pomocy Społecznej w Międzyborzu, pokój nr 5 / parter lub na stronie www.miedzyborz.pl, www.bip.miedzyborz.pl </text:p>
      <text:p text:style-name="P6"><text:span text:style-name="Strong_20_Emphasis"><text:span text:style-name="T1">Stypendium szkolne przyznawane jest na wniosek:</text:span></text:span></text:p>
      <text:p text:style-name="P5">1.     Rodziców niepełnoletniego ucznia,</text:p>
      <text:p text:style-name="P5">2.     Pełnoletniego ucznia,</text:p>
      <text:p text:style-name="P5">3.     Dyrektora szkoły,  kolegium pracowników służb społecznych lub ośrodka</text:p>
      <text:p text:style-name="P6"><text:span text:style-name="Strong_20_Emphasis"><text:span text:style-name="T1">Prawo do stypendium szkolnego przysługuje:</text:span></text:span></text:p>
      <text:p text:style-name="P5">- uczniom  szkól publicznych i niepublicznych szkół artystycznych o uprawnieniach szkół artystycznych oraz słuchacze kolegiów pracowników służb społecznych – do czasu ukończenia kształcenia, nie dłużej niż do ukończenia 24 roku życia.</text:p>
      <text:p text:style-name="P5">- wychowankom publicznych i niepublicznych ośrodków rewalidacyjno – wychowawczych do czasu ukończenia realizacji obowiązku nauki.</text:p>
      <text:p text:style-name="P6"><text:span text:style-name="Strong_20_Emphasis"><text:span text:style-name="T1">Stypendium nie przysługuje: </text:span></text:span></text:p>
      <text:p text:style-name="P5">•   uczniom realizującym obowiązek rocznego przygotowania przedszkolnego ( tzw. „zerówka” )</text:p>
      <text:p text:style-name="P5">•   uczniom, którzy nie mieszkają na terenie gminy.</text:p>
      <text:p text:style-name="P5">•   uczniom, którzy otrzymują inne stypendium o charakterze socjalnym ze środków publicznych <text:soft-page-break/>z wyjątkiem sytuacji, kiedy łączna kwota otrzymanych stypendiów nie przekracza dwudziestokrotności kwoty, o której mowa w art. 6 ust. 2 pkt 2 ustawy z dnia 28 listopada 2003 r. o świadczeniach rodzinnych</text:p>
      <text:p text:style-name="P5">•    studentom </text:p>
      <text:p text:style-name="P6"><text:span text:style-name="T1">Stypendium szkolne może otrzymać uczeń zamieszkały na terenie Gminy Międzybórz, znajdującym się w TRUDNEJ SYTUACJI MATERIALNEJ wynikającej z niskich dochodów na osobę w rodzinie, a w szczególności, gdy  w rodzinie występuje:</text:span><text:span text:style-name="Strong_20_Emphasis"><text:span text:style-name="T1"> bezrobocie, niepełnosprawność, ciężka lub długotrwała choroba, wielodzietność, brak umiejętności wypełniania funkcji opiekuńczo-wychowawczych, alkoholizm lub narkomania,  a także, gdy rodzina jest niepełna lub wystąpiło zdarzenie losowe.</text:span></text:span></text:p>
      <text:p text:style-name="P6"><text:span text:style-name="Strong_20_Emphasis"><text:span text:style-name="T1">Miesięczna wysokość dochodu na osobę w rodzinie ucznia</text:span></text:span><text:span text:style-name="T1"> uprawniająca do ubiegania się o stypendium szkolne </text:span><text:span text:style-name="Strong_20_Emphasis"><text:span text:style-name="T1">nie może być większa niż 823,00 zł netto </text:span></text:span><text:span text:style-name="T1">( art. 8 ust. 1 pkt. 2 ustawy o pomocy społecznej z dnia 12 marca 2004 r. t.j. Dz. U.  z 2026 poz. 639 ). Przy obliczaniu wysokości dochodu na osobę w rodzinie utrzymującej się z prowadzenia gospodarstwa rolnego - przyjmuje się, iż kwota dochodu z</text:span><text:span text:style-name="Strong_20_Emphasis"><text:span text:style-name="T1"> 1 ha przeliczeniowego wynosi 459,00 zł</text:span></text:span><text:span text:style-name="T1">. Do dochodu rolniczego nie wlicza się dochodu z powierzchni użytków rolnych poniżej 1 hektara przeliczeniowego.</text:span></text:p>
      <text:p text:style-name="P6"><text:span text:style-name="Strong_20_Emphasis"><text:span text:style-name="T1">Rodziną w rozumieniu w/w ustawy są osoby spokrewnione lub niespokrewnione pozostające w faktycznym związku, wspólnie zamieszkujące i gospodarujące.</text:span></text:span></text:p>
      <text:p text:style-name="P5"> Stypendium szkolne jest pomocą materialną w formach całkowitego lub częściowego pokrycia kosztów udziału w zajęciach edukacyjnych, pomocy rzeczowej o charakterze edukacyjnym lub  całkowitego lub częściowego porycia kosztów związanych z   pobieraniem  nauki poza miejscem zamieszkania może być realizowana przez zwrot wydatków, po zaakceptowaniu przedstawionych odpowiednich faktur/ rachunków wystawionych na ucznia.</text:p>
      <text:p text:style-name="P6"><text:span text:style-name="Strong_20_Emphasis"><text:span text:style-name="T1">Stypendium szkolne przyznawane jest w formie refundacji poniesionych kosztów, w związku z tym istnieje konieczność zbierania imiennych rachunków i faktur za poniesione koszty na cele edukacyjne ucznia. Paragony nie będą brane pod uwagę.</text:span></text:span></text:p>
      <text:p text:style-name="P6"><text:span text:style-name="Strong_20_Emphasis"><text:span text:style-name="T1">Stypendium wypłacone będzie pod warunkiem przedłożenia i rozliczania tych dokumentów.</text:span></text:span></text:p>
      <text:p text:style-name="P6"><text:span text:style-name="Strong_20_Emphasis"><text:span text:style-name="T1">Do wniosku należy dołączyć zaświadczenie lub oświadczenie o dochodach wszystkich osób będących we wspólnym gospodarstwie domowym ucznia uzyskanych w miesiącu poprzedzającym złożenie wniosku tj</text:span></text:span><text:span text:style-name="T1">:</text:span></text:p>
      <text:p text:style-name="P5">1. zaświadczenie/ oświadczenie z zakładu pracy o wysokości dochodów netto uzyskanych przez członka rodziny w miesiącu poprzedzającym złożenie wniosku, </text:p>
      <text:p text:style-name="P5">2.  odcinek renty/emerytury za miesiąc poprzedzający złożenie wniosku, </text:p>
      <text:p text:style-name="P5">3. zaświadczenie/ oświadczenie z Urzędu Pracy o wysokości (netto) zasiłku dla bezrobotnych w miesiącu poprzedzającym złożenie wniosku w przypadku osoby bezrobotnej lub w przypadku osoby bezrobotnej nie zarejestrowanej własnoręczne oświadczenie bezrobotnego, </text:p>
      <text:p text:style-name="P5">4. zaświadczenie o wielkości posiadanych hektarów przeliczeniowych oraz odcinek opłaconej składki KRUS za ostatni kwartał lipiec – wrzesień. Do dochodu rolniczego nie wlicza się dochodu z powierzchni użytków rolnych poniżej 1 ha. </text:p>
      <text:p text:style-name="P5">5. oświadczenie o wysokości otrzymanych alimentów lub alimentów płaconych na rzecz innych osób (potwierdzone przekazem pocztowym lub wyciągiem bankowym lub wyrokiem sądu itp.), </text:p>
      <text:p text:style-name="P5">6. osoby prowadzące działalność gospodarczą przedkładają zaświadczenie z Urzędu Skarbowego o formie opodatkowania. W przypadku rozliczania na zasadach ogólnych dodatkowo zaświadczenie o dochodzie za ubiegły rok oraz zaświadczenie lub oświadczenie o odprowadzonych składkach zdrowotnych.</text:p>
      <text:p text:style-name="P5"><text:soft-page-break/>7. zaświadczenie/ oświadczenie/ decyzja z  Ośrodka Pomocy Społecznej o wysokości otrzymywanych świadczeń pieniężnych tj. zasiłek stały, zasiłek okresowy, zasiłek rodzinny, zasiłek pielęgnacyjny, dodatek mieszkaniowy, dodatek energetyczny, fundusz alimentacyjny,</text:p>
      <text:p text:style-name="P5">8.zaświadczenie/ oświadczenie studiujących członków rodziny o wysokości otrzymywanego stypendium socjalnego i/lub naukowego za miesiąc poprzedzający złożenie wniosku. </text:p>
      <text:p text:style-name="P5">9. pisemne oświadczenia o uzyskanych innych dochodach netto w miesiącu poprzedzającym złożenie wniosku.</text:p>
      <text:p text:style-name="P6"><text:span text:style-name="Strong_20_Emphasis"><text:span text:style-name="T1">Zasiłek szkolny</text:span></text:span><text:span text:style-name="T1"> może być przyznany uczniowi znajdującemu się przejściowo w trudnej sytuacji materialnej z powodu zdarzenia losowego po złożeniu wniosku o przyznanie świadczenia.</text:span></text:p>
      <text:p text:style-name="P5">O zasiłek szkolny można ubiegać się w terminie nie dłuższym niż dwa miesiące od wystąpienia zdarzenia uzasadniającego przyznanie tego zasiłku.</text:p>
      <text:p text:style-name="P6"><text:span text:style-name="Strong_20_Emphasis"><text:span text:style-name="T1">Zdarzenia losowe uzasadniające przyznanie zasiłku szkolnego obejmują  w szczególności:</text:span></text:span></text:p>
      <text:p text:style-name="P5">1)śmierć jednego lub obojga rodziców (opiekuna prawnego),</text:p>
      <text:p text:style-name="P5">2)klęskę żywiołową,</text:p>
      <text:p text:style-name="P5">3)ciężką chorobę członka rodziny, która wymaga ponoszenia zwiększonych nakładów finansowych,</text:p>
      <text:p text:style-name="P5">4)utratę pracy przez oboje rodziców,</text:p>
      <text:p text:style-name="P5">5)inne zdarzenia losowe, mające negatywny wpływ na sytuację materialną ucznia i jego proces edukacyjny.</text:p>
      <text:p text:style-name="P5">Zasiłek szkolny przyznaje się w formie jednorazowego świadczenia pieniężnego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9-08T10:55:48.33</meta:creation-date>
    <meta:document-statistic meta:table-count="0" meta:image-count="0" meta:object-count="0" meta:page-count="3" meta:paragraph-count="52" meta:word-count="932" meta:character-count="7120"/>
    <dc:date>2026-09-08T11:12:37.66</dc:date>
    <meta:editing-duration>PT1M28S</meta:editing-duration>
    <meta:editing-cycles>1</meta:editing-cycles>
    <meta:generator>OpenOffice/4.1.6$Win32 OpenOffice.org_project/416m1$Build-9790</meta:generator>
  </office:meta>
</office:document-meta>
</file>